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по-изготовлению-народной-куклы-проведут-в-библиотеке-125"/>Мастер-класс по изготовлению народной куклы проведут в библиотеке №125<text:bookmark-end text:name="мастер-класс-по-изготовлению-народной-куклы-проведут-в-библиотеке-125"/></text:h>
      <text:p text:style-name="First_20_paragraph">13.11.2024</text:p>
      <text:p text:style-name="Text_20_body"><text:span text:style-name="T1">13.11.2024. Детская Библиотека №125 приглашает жителей района Лефортово на мастер-класс по изготовлению русских народных кукол из ткани «Куколка народная – чудо из чудес!».</text:span></text:p>
      <text:p text:style-name="Text_20_body">В ходе мастер-класса дети и взрослые научатся делать разнообразных кукол из ткани в технике мотанки: хороводница, колокольчик, зайчик на пальчик, масленица и другие.</text:p>
      <text:p text:style-name="Text_20_body">- Мероприятие дополнит книжно-иллюстративная выставка о рукоделии и народном творчестве, - рассказали организаторы.</text:p>
      <text:p text:style-name="Text_20_body">Мероприятие состоится 16 ноября в 14:00 по адресу: ул. Сторожевая, дом 22, корпус 1. Вход свободный. Возраст: 6+.</text:p>
      <text:p text:style-name="Text_20_body"><text:line-break/></text:p>
      <text:p text:style-name="Text_20_body">Адрес страницы: <text:a xlink:type="simple" xlink:href="http://lefortovo.mos.ru/presscenter/news/detail/12658399.html" office:name=""><text:span text:style-name="Definition">http://lefortovo.mos.ru/presscenter/news/detail/12658399.html</text:span></text:a></text:p>
      <text:p text:style-name="Text_20_body"><text:a xlink:type="simple" xlink:href="http://lefortovo.mos.ru" office:name=""><text:span text:style-name="Definition">Управа района Лефор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8T23:38:09Z</meta:creation-date>
    <dc:date>2025-06-18T23:38:09Z</dc:date>
  </office:meta>
</office:document-meta>
</file>